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2" style:family="paragraph" style:parent-style-name="Standard">
      <style:paragraph-properties fo:text-align="end" style:justify-single-word="false"/>
      <style:text-properties fo:font-size="11pt" style:font-size-asian="11pt" style:font-size-complex="11pt"/>
    </style:style>
    <style:style style:name="P3" style:family="paragraph" style:parent-style-name="Standard">
      <style:paragraph-properties fo:margin-left="0cm" fo:margin-right="0cm" fo:text-indent="1.251cm" style:auto-text-indent="false"/>
      <style:text-properties fo:font-size="11pt" style:font-size-asian="11pt" style:font-size-complex="11pt"/>
    </style:style>
    <style:style style:name="P4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1pt" style:font-size-asian="11pt" style:font-size-complex="11pt"/>
    </style:style>
    <style:style style:name="P5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fo:font-weight="bold" style:font-size-asian="11pt" style:font-weight-asian="bold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text:span text:style-name="Domyślna_20_czcionka_20_akapitu"><text:span text:style-name="T1"><text:tab/></text:span></text:span><text:span text:style-name="Domyślna_20_czcionka_20_akapitu"><text:span text:style-name="T1"><text:tab/></text:span></text:span><text:span text:style-name="Domyślna_20_czcionka_20_akapitu"><text:span text:style-name="T1"><text:tab/></text:span></text:span><text:span text:style-name="Domyślna_20_czcionka_20_akapitu"><text:span text:style-name="T1"><text:tab/></text:span></text:span><text:span text:style-name="Domyślna_20_czcionka_20_akapitu"><text:span text:style-name="T1"><text:tab/></text:span></text:span><text:span text:style-name="Domyślna_20_czcionka_20_akapitu"><text:span text:style-name="T1"><text:tab/></text:span></text:span><text:span text:style-name="Domyślna_20_czcionka_20_akapitu"><text:span text:style-name="T1"><text:tab/></text:span></text:span><text:span text:style-name="Domyślna_20_czcionka_20_akapitu"><text:span text:style-name="T2"><text:tab/></text:span></text:span><text:span text:style-name="Domyślna_20_czcionka_20_akapitu"><text:span text:style-name="T3">Biedrzychowice dn. …......................</text:span></text:span></text:p>
      <text:p text:style-name="P1"/>
      <text:p text:style-name="P1"/>
      <text:p text:style-name="P3">Wyrażam zgodę na samodzielne wyjścia na zajęcia pozalekcyjne (sks, siłownia, kursy, szkolenia, warsztaty) na terenie szkoły syna/córki...............................................................................w roku szkolnym 2026/2027.</text:p>
      <text:p text:style-name="P2"><text:tab/><text:tab/><text:tab/>….....................................................</text:p>
      <text:p text:style-name="P1"><text:tab/><text:tab/><text:tab/><text:tab/><text:tab/><text:tab/><text:tab/><text:tab/><text:tab/>( czytelny podpis rodzica/ ucznia)</text:p>
      <text:p text:style-name="P1"/>
      <text:p text:style-name="P1"/>
      <text:p text:style-name="P4"/>
      <text:p text:style-name="P4">Wyrażam zgodę na samodzielne wyjazdy w każdy wtorek tygodnia mojego syna/córki ……………………… po zakończeniu zajęć lekcyjnych do godz. 20.00 (do godz. 20.30 uczniowie <text:s/>pełnoletni) w roku szkolnym 2026/2027</text:p>
      <text:p text:style-name="P1"><text:s text:c="118"/>….....................................................</text:p>
      <text:p text:style-name="P1"><text:tab/><text:tab/><text:tab/><text:tab/><text:tab/><text:tab/><text:tab/> <text:tab/><text:tab/>( czytelny podpis rodzica/ ucznia)</text:p>
      <text:p text:style-name="P1"/>
      <text:p text:style-name="P1"/>
      <text:p text:style-name="P4">Wyrażam zgodę na samodzielne wyjścia na terenie Biedrzychowic ( spacer, sklep itp.) mojego syna/córki...............................................................................w roku szkolnym 2026/2027 po zajęciach lekcyjnych do godz.20.00 ( pomijając czas nauki).</text:p>
      <text:p text:style-name="P1"/>
      <text:p text:style-name="P1"><text:tab/><text:tab/><text:tab/><text:tab/><text:tab/><text:tab/><text:tab/><text:tab/> <text:s text:c="13"/>….....................................................</text:p>
      <text:p text:style-name="P1"><text:tab/><text:tab/><text:tab/><text:tab/><text:tab/><text:tab/><text:tab/><text:tab/><text:tab/>( czytelny podpis rodzica/ ucznia)</text:p>
      <text:p text:style-name="P1"/>
      <text:p text:style-name="P1"><text:s/></text:p>
      <text:p text:style-name="P1"/>
      <text:p text:style-name="P4">Wyrażam zgodę na wykorzystanie wizerunku mojego syna\córki oraz wykorzystanie tego wizerunku w celach informacyjnych i promocyjnych Internatu Zespołu Szkół w Biedrzychowicach.</text:p>
      <text:p text:style-name="P1"/>
      <text:p text:style-name="P1"><text:s text:c="117"/>…....................................................</text:p>
      <text:p text:style-name="P1"><text:tab/><text:tab/><text:tab/><text:tab/><text:tab/><text:tab/><text:tab/> <text:tab/><text:tab/>( czytelny podpis rodzica/ ucznia)</text:p>
      <text:p text:style-name="P1"/>
      <text:p text:style-name="P1"/>
      <text:p text:style-name="P4">Mając na celu bezpieczeństwo córki/syna i dobro placówki wyrażam zgodę, aby w przypadku uzasadnionych wątpliwości <text:s/>został przeprowadzony test na obecność narkotyków w organizmie, badanie alkomatem lub jednorazowym testerem do badania trzeźwości . Za wykonany test na obecność narkotyków w organizmie <text:s/>koszt ponoszą prawni opiekunowie. </text:p>
      <text:p text:style-name="P1"><text:s/></text:p>
      <text:p text:style-name="P1"><text:s text:c="118"/>…....................................................</text:p>
      <text:p text:style-name="P1"><text:tab/><text:tab/><text:tab/><text:tab/><text:tab/><text:tab/><text:tab/><text:tab/><text:tab/>( czytelny podpis rodzica/ ucznia)</text:p>
      <text:p text:style-name="P4"/>
      <text:p text:style-name="P4">Oświadczam, że biorę pełną odpowiedzialność za bezpieczeństwo mojego dziecka podczas: <text:s text:c="2"/></text:p>
      <text:p text:style-name="P1">a) dojścia do szkoły i powrotu ze szkoły do internatu, </text:p>
      <text:p text:style-name="P1">b) wyjścia na zajęcia pozalekcyjne i treningi,</text:p>
      <text:p text:style-name="P1">c) wyjścia z internatu w czasie wolnym, </text:p>
      <text:p text:style-name="P1">d) wyjazdu do domu i przyjazdu do internatu.</text:p>
      <text:p text:style-name="P1"><text:s text:c="117"/>…....................................................</text:p>
      <text:p text:style-name="P1"><text:tab/><text:tab/><text:tab/><text:tab/><text:tab/><text:tab/><text:tab/><text:tab/><text:tab/>( czytelny podpis rodzica/ ucznia)</text:p>
      <text:p text:style-name="P1"><text:tab/></text:p>
      <text:p text:style-name="P4">Wyrażam zgodę na uczestnictwo w zajęciach rozwijających kompetencje emocjonalno- społeczne zgodne <text:s/>Rozporządzeniem MEN w sprawie zasad udzielania i organizowania pomocy psych.-ped.</text:p>
      <text:p text:style-name="P1"><text:s text:c="117"/></text:p>
      <text:p text:style-name="P1"><text:s text:c="117"/>…....................................................</text:p>
      <text:p text:style-name="P1"><text:tab/><text:tab/><text:tab/><text:tab/><text:tab/><text:tab/><text:tab/><text:tab/><text:tab/>( czytelny podpis rodzica/ ucznia)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/>
    <meta:initial-creator>Uczeń</meta:initial-creator>
    <meta:creation-date>2025-08-21T17:03:00Z</meta:creation-date>
    <dc:date>2026-08-21T13:20:29.42</dc:date>
    <meta:print-date>2018-08-30T09:22:00Z</meta:print-date>
    <meta:editing-cycles>2</meta:editing-cycles>
    <meta:editing-duration>PT60S</meta:editing-duration>
    <meta:document-statistic meta:table-count="0" meta:image-count="0" meta:object-count="0" meta:page-count="1" meta:paragraph-count="30" meta:word-count="252" meta:character-count="3129"/>
    <meta:template xlink:type="simple" xlink:actuate="onRequest" xlink:title="" xlink:href="../../Downloads/pozwolenia-%20wyjazdy.odt/Normal"/>
  </office:meta>
</office:document-meta>
</file>